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onsolas" svg:font-family="Consolas" style:font-family-generic="roman" style:font-pitch="variable"/>
    <style:font-face style:name="F" svg:font-family="" style:font-family-generic="system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Symbol" svg:font-family="Symbol" style:font-charset="x-symbol"/>
    <style:font-face style:name="inter" svg:font-family="inter" style:font-family-generic="roman" style:font-pitch="variable"/>
    <style:font-face style:name="inter1" svg:font-family="inter" style:font-family-generic="system" style:font-pitch="variable"/>
  </office:font-face-decls>
  <office:automatic-styles>
    <style:style style:name="Table1" style:family="table">
      <style:table-properties style:width="5.8757in" fo:margin-top="0in" fo:margin-bottom="0in" table:align="center" style:shadow="none" style:may-break-between-rows="true" style:writing-mode="lr-tb" table:border-model="collapsing"/>
    </style:style>
    <style:style style:name="Table1.A" style:family="table-column">
      <style:table-column-properties style:column-width="1.4271in"/>
    </style:style>
    <style:style style:name="Table1.B" style:family="table-column">
      <style:table-column-properties style:column-width="4.4486in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transparent" fo:padding="0.0382in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le1.B1" style:family="table-cell">
      <style:table-cell-properties fo:background-color="transparent" fo:padding="0.0382in" fo:border="0.5pt solid #000000" style:writing-mode="page">
        <style:background-image/>
      </style:table-cell-properties>
    </style:style>
    <style:style style:name="Table1.A2" style:family="table-cell">
      <style:table-cell-properties fo:background-color="transparent" fo:padding="0.0382in" fo:border-left="0.5pt solid #000000" fo:border-right="none" fo:border-top="none" fo:border-bottom="0.5pt solid #000000" style:writing-mode="page">
        <style:background-image/>
      </style:table-cell-properties>
    </style:style>
    <style:style style:name="Table1.B2" style:family="table-cell">
      <style:table-cell-properties fo:background-color="transparent" fo:padding="0.0382in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le1.B3" style:family="table-cell">
      <style:table-cell-properties fo:background-color="transparent" fo:padding="0.0382in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le1.B4" style:family="table-cell">
      <style:table-cell-properties fo:background-color="transparent" fo:padding="0.0382in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le1.B5" style:family="table-cell">
      <style:table-cell-properties fo:background-color="transparent" fo:padding="0.0382in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le1.B6" style:family="table-cell">
      <style:table-cell-properties fo:background-color="transparent" fo:padding="0.0382in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le1.B7" style:family="table-cell">
      <style:table-cell-properties fo:background-color="transparent" fo:padding="0.0382in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Standard">
      <style:paragraph-properties fo:margin-top="0in" fo:margin-bottom="0in" style:contextual-spacing="false" fo:line-height="150%" fo:text-align="start" style:justify-single-word="false" fo:orphans="2" fo:widows="2"/>
      <style:text-properties style:letter-kerning="false"/>
    </style:style>
    <style:style style:name="P2" style:family="paragraph" style:parent-style-name="Standard">
      <style:paragraph-properties fo:margin-top="0in" fo:margin-bottom="0.1457in" style:contextual-spacing="false" fo:line-height="150%"/>
    </style:style>
    <style:style style:name="P3" style:family="paragraph" style:parent-style-name="Standard">
      <style:paragraph-properties fo:margin-top="0.1457in" fo:margin-bottom="0in" style:contextual-spacing="false" fo:line-height="150%"/>
    </style:style>
    <style:style style:name="P4" style:family="paragraph" style:parent-style-name="Standard">
      <style:paragraph-properties fo:line-height="100%"/>
    </style:style>
    <style:style style:name="P5" style:family="paragraph" style:parent-style-name="Standard">
      <style:paragraph-properties fo:margin-top="0.1457in" fo:margin-bottom="0in" style:contextual-spacing="false" fo:line-height="100%"/>
    </style:style>
    <style:style style:name="P6" style:family="paragraph" style:parent-style-name="Standard" style:list-style-name="WWNum1">
      <style:paragraph-properties fo:margin-top="0.0728in" fo:margin-bottom="0.0728in" style:contextual-spacing="false" fo:line-height="100%"/>
    </style:style>
    <style:style style:name="P7" style:family="paragraph" style:parent-style-name="Standard">
      <style:paragraph-properties fo:margin-top="0in" fo:margin-bottom="0.1457in" style:contextual-spacing="false" fo:line-height="100%"/>
    </style:style>
    <style:style style:name="P8" style:family="paragraph" style:parent-style-name="Standard" style:list-style-name="WWNum2">
      <style:paragraph-properties fo:margin-top="0.0728in" fo:margin-bottom="0.0728in" style:contextual-spacing="false" fo:line-height="100%"/>
    </style:style>
    <style:style style:name="P9" style:family="paragraph" style:parent-style-name="Standard" style:list-style-name="WWNum4">
      <style:paragraph-properties fo:margin-top="0.0728in" fo:margin-bottom="0.0728in" style:contextual-spacing="false" fo:line-height="100%"/>
    </style:style>
    <style:style style:name="P10" style:family="paragraph" style:parent-style-name="Standard" style:list-style-name="WWNum5">
      <style:paragraph-properties fo:margin-top="0.0728in" fo:margin-bottom="0.0728in" style:contextual-spacing="false" fo:line-height="100%"/>
    </style:style>
    <style:style style:name="P11" style:family="paragraph" style:parent-style-name="Standard" style:list-style-name="WWNum6">
      <style:paragraph-properties fo:margin-top="0.0728in" fo:margin-bottom="0.0728in" style:contextual-spacing="false" fo:line-height="100%"/>
    </style:style>
    <style:style style:name="P12" style:family="paragraph" style:parent-style-name="Standard" style:list-style-name="WWNum7">
      <style:paragraph-properties fo:margin-top="0.0728in" fo:margin-bottom="0.0728in" style:contextual-spacing="false" fo:line-height="100%"/>
    </style:style>
    <style:style style:name="P13" style:family="paragraph" style:parent-style-name="Standard" style:list-style-name="WWNum8">
      <style:paragraph-properties fo:margin-top="0.0728in" fo:margin-bottom="0.0728in" style:contextual-spacing="false" fo:line-height="100%"/>
    </style:style>
    <style:style style:name="P14" style:family="paragraph" style:parent-style-name="Standard" style:list-style-name="WWNum9">
      <style:paragraph-properties fo:margin-top="0.0728in" fo:margin-bottom="0.0728in" style:contextual-spacing="false" fo:line-height="100%"/>
    </style:style>
    <style:style style:name="P15" style:family="paragraph" style:parent-style-name="Standard" style:list-style-name="WWNum10">
      <style:paragraph-properties fo:margin-top="0.0728in" fo:margin-bottom="0.0728in" style:contextual-spacing="false" fo:line-height="100%"/>
    </style:style>
    <style:style style:name="P16" style:family="paragraph" style:parent-style-name="Standard" style:list-style-name="WWNum11">
      <style:paragraph-properties fo:margin-top="0.0728in" fo:margin-bottom="0.0728in" style:contextual-spacing="false" fo:line-height="100%"/>
    </style:style>
    <style:style style:name="P17" style:family="paragraph" style:parent-style-name="Standard" style:list-style-name="WWNum12">
      <style:paragraph-properties fo:margin-top="0.0728in" fo:margin-bottom="0.0728in" style:contextual-spacing="false" fo:line-height="100%"/>
    </style:style>
    <style:style style:name="P18" style:family="paragraph" style:parent-style-name="Standard" style:list-style-name="WWNum13">
      <style:paragraph-properties fo:margin-top="0.0728in" fo:margin-bottom="0.0728in" style:contextual-spacing="false" fo:line-height="100%"/>
    </style:style>
    <style:style style:name="P19" style:family="paragraph" style:parent-style-name="Standard" style:list-style-name="WWNum14">
      <style:paragraph-properties fo:margin-top="0.0728in" fo:margin-bottom="0.0728in" style:contextual-spacing="false" fo:line-height="100%"/>
    </style:style>
    <style:style style:name="P20" style:family="paragraph" style:parent-style-name="Standard" style:list-style-name="WWNum15">
      <style:paragraph-properties fo:margin-top="0.0728in" fo:margin-bottom="0.0728in" style:contextual-spacing="false" fo:line-height="100%"/>
    </style:style>
    <style:style style:name="P21" style:family="paragraph" style:parent-style-name="Standard" style:list-style-name="WWNum16">
      <style:paragraph-properties fo:margin-top="0.0728in" fo:margin-bottom="0.0728in" style:contextual-spacing="false" fo:line-height="100%"/>
    </style:style>
    <style:style style:name="P22" style:family="paragraph" style:parent-style-name="Standard">
      <style:paragraph-properties fo:margin-top="0in" fo:margin-bottom="0.1457in" style:contextual-spacing="false" fo:line-height="100%"/>
      <style:text-properties officeooo:paragraph-rsid="0003d525"/>
    </style:style>
    <style:style style:name="P23" style:family="paragraph" style:parent-style-name="Standard" style:list-style-name="WWNum3">
      <style:paragraph-properties fo:margin-top="0.0728in" fo:margin-bottom="0.0728in" style:contextual-spacing="false" fo:line-height="100%"/>
    </style:style>
    <style:style style:name="P24" style:family="paragraph" style:parent-style-name="Standard">
      <style:paragraph-properties fo:margin-top="0in" fo:margin-bottom="0.1457in" style:contextual-spacing="false" fo:line-height="100%"/>
      <style:text-properties officeooo:paragraph-rsid="0006d9fc"/>
    </style:style>
    <style:style style:name="P25" style:family="paragraph" style:parent-style-name="Standard">
      <style:paragraph-properties fo:margin-top="0in" fo:margin-bottom="0in" style:contextual-spacing="false" fo:line-height="150%" fo:text-align="start" style:justify-single-word="false" fo:orphans="2" fo:widows="2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style:letter-kerning="false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6" style:family="paragraph" style:parent-style-name="Standard">
      <style:paragraph-properties fo:margin-left="-0.0209in" fo:margin-top="0.2189in" fo:margin-bottom="0.0728in" style:contextual-spacing="false" fo:line-height="150%" fo:text-align="start" style:justify-single-word="false"/>
      <style:text-properties officeooo:rsid="0006d9fc" officeooo:paragraph-rsid="0006d9fc"/>
    </style:style>
    <style:style style:name="P27" style:family="paragraph" style:parent-style-name="Standard">
      <style:paragraph-properties fo:margin-left="-0.0209in" fo:margin-top="0.2189in" fo:margin-bottom="0.0728in" style:contextual-spacing="false" fo:line-height="100%" fo:text-align="start" style:justify-single-word="false"/>
      <style:text-properties fo:color="#000080" loext:opacity="100%"/>
    </style:style>
    <style:style style:name="P28" style:family="paragraph" style:parent-style-name="Standard">
      <style:paragraph-properties fo:margin-left="-0.0209in" fo:margin-top="0.2189in" fo:margin-bottom="0.0728in" style:contextual-spacing="false" fo:line-height="150%" fo:text-align="start" style:justify-single-word="false" fo:break-before="page"/>
      <style:text-properties fo:color="#000080" loext:opacity="100%"/>
    </style:style>
    <style:style style:name="P29" style:family="paragraph" style:parent-style-name="Standard">
      <style:paragraph-properties fo:margin-left="-0.0209in" fo:margin-top="0.2189in" fo:margin-bottom="0.0728in" style:contextual-spacing="false" fo:line-height="150%" fo:text-align="start" style:justify-single-word="false" fo:break-before="page"/>
      <style:text-properties fo:color="#000080" loext:opacity="100%" officeooo:paragraph-rsid="0003d525"/>
    </style:style>
    <style:style style:name="P30" style:family="paragraph" style:parent-style-name="Standard">
      <style:paragraph-properties fo:margin-left="-0.0209in" fo:margin-top="0.2189in" fo:margin-bottom="0.0728in" style:contextual-spacing="false" fo:line-height="150%" fo:text-align="start" style:justify-single-word="false"/>
      <style:text-properties fo:color="#000080" loext:opacity="100%" officeooo:paragraph-rsid="0006d9fc"/>
    </style:style>
    <style:style style:name="P31" style:family="paragraph" style:parent-style-name="Standard">
      <style:paragraph-properties fo:margin-left="-0.0209in" fo:margin-top="0.2189in" fo:margin-bottom="0.0728in" style:contextual-spacing="false" fo:line-height="150%" fo:text-align="start" style:justify-single-word="false"/>
      <style:text-properties fo:color="#000080" loext:opacity="100%" officeooo:rsid="0006d9fc" officeooo:paragraph-rsid="0006d9fc"/>
    </style:style>
    <style:style style:name="P32" style:family="paragraph">
      <loext:graphic-properties draw:fill="solid" draw:fill-color="#ffffff"/>
      <style:paragraph-properties fo:text-align="center"/>
    </style:style>
    <style:style style:name="T1" style:family="text">
      <style:text-properties fo:color="#000000" loext:opacity="100%" style:font-name="inter" fo:font-size="12pt" fo:font-weight="bold" style:font-name-asian="inter1" style:font-size-asian="12pt" style:font-weight-asian="bold" style:font-name-complex="inter1"/>
    </style:style>
    <style:style style:name="T2" style:family="text">
      <style:text-properties fo:color="#000000" loext:opacity="100%" style:font-name="inter" fo:font-size="12pt" fo:font-weight="bold" officeooo:rsid="0003d525" style:font-name-asian="inter1" style:font-size-asian="12pt" style:font-weight-asian="bold" style:font-name-complex="inter1"/>
    </style:style>
    <style:style style:name="T3" style:family="text">
      <style:text-properties fo:color="#000000" loext:opacity="100%" style:font-name="inter" fo:font-size="12pt" fo:font-weight="bold" officeooo:rsid="0006d9fc" style:font-name-asian="inter1" style:font-size-asian="12pt" style:font-weight-asian="bold" style:font-name-complex="inter1"/>
    </style:style>
    <style:style style:name="T4" style:family="text">
      <style:text-properties fo:color="#000000" loext:opacity="100%" style:font-name="inter" fo:font-size="12pt" fo:font-style="italic" style:font-name-asian="inter1" style:font-size-asian="12pt" style:font-style-asian="italic" style:font-name-complex="inter1"/>
    </style:style>
    <style:style style:name="T5" style:family="text">
      <style:text-properties fo:color="#000000" loext:opacity="100%" style:font-name="inter" fo:font-size="12pt" fo:font-style="italic" officeooo:rsid="0006d9fc" style:font-name-asian="inter1" style:font-size-asian="12pt" style:font-style-asian="italic" style:font-name-complex="inter1"/>
    </style:style>
    <style:style style:name="T6" style:family="text">
      <style:text-properties fo:color="#000000" loext:opacity="100%" style:font-name="inter" fo:font-size="12pt" style:font-name-asian="inter1" style:font-size-asian="12pt" style:font-name-complex="inter1"/>
    </style:style>
    <style:style style:name="T7" style:family="text">
      <style:text-properties fo:color="#000000" loext:opacity="100%" style:font-name="inter" fo:font-size="12pt" officeooo:rsid="0006d9fc" style:font-name-asian="inter1" style:font-size-asian="12pt" style:font-name-complex="inter1"/>
    </style:style>
    <style:style style:name="T8" style:family="text">
      <style:text-properties fo:color="#000000" loext:opacity="100%" style:font-name="inter" fo:font-size="12pt" fo:font-weight="normal" style:font-name-asian="inter1" style:font-size-asian="12pt" style:font-weight-asian="normal" style:font-name-complex="inter1" style:font-weight-complex="normal"/>
    </style:style>
    <style:style style:name="T9" style:family="text">
      <style:text-properties fo:color="#000000" loext:opacity="100%" style:font-name="inter" fo:font-weight="bold" style:font-name-asian="inter1" style:font-weight-asian="bold" style:font-name-complex="inter1"/>
    </style:style>
    <style:style style:name="T10" style:family="text">
      <style:text-properties fo:color="#000000" loext:opacity="100%" style:font-name="inter" style:font-name-asian="inter1" style:font-name-complex="inter1"/>
    </style:style>
    <style:style style:name="T11" style:family="text">
      <style:text-properties fo:color="#000000" loext:opacity="100%" style:font-name="inter" fo:font-size="10.5pt" style:font-name-asian="inter1" style:font-size-asian="10.5pt" style:font-name-complex="inter1"/>
    </style:style>
    <style:style style:name="T12" style:family="text">
      <style:text-properties fo:color="#000000" loext:opacity="100%" style:font-name="inter" fo:font-size="8.5pt" style:font-name-asian="inter1" style:font-size-asian="8.5pt" style:font-name-complex="inter1"/>
    </style:style>
    <style:style style:name="T13" style:family="text">
      <style:text-properties fo:color="#000000" loext:opacity="100%" style:font-name="inter" fo:font-style="italic" style:font-name-asian="inter1" style:font-style-asian="italic" style:font-name-complex="inter1"/>
    </style:style>
    <style:style style:name="T14" style:family="text">
      <style:text-properties style:use-window-font-color="true" loext:opacity="0%" style:font-name="inter" style:text-underline-style="solid" style:text-underline-width="auto" style:text-underline-color="font-color" style:font-name-asian="inter1" style:font-name-complex="inter1"/>
    </style:style>
    <style:style style:name="T15" style:family="text">
      <style:text-properties style:use-window-font-color="true" loext:opacity="0%" style:text-position="super 58%" style:font-name="inter" fo:font-size="10.5pt" style:text-underline-style="solid" style:text-underline-width="auto" style:text-underline-color="font-color" style:font-name-asian="inter1" style:font-size-asian="10.5pt" style:font-name-complex="inter1"/>
    </style:style>
    <style:style style:name="T16" style:family="text">
      <style:text-properties fo:font-weight="normal" style:font-weight-asian="normal" style:font-weight-complex="normal"/>
    </style:style>
    <style:style style:name="T17" style:family="text">
      <style:text-properties style:font-name="inter" fo:font-size="12pt" fo:font-weight="bold" style:font-name-asian="inter1" style:font-size-asian="12pt" style:font-weight-asian="bold" style:font-name-complex="inter1"/>
    </style:style>
    <style:style style:name="T18" style:family="text">
      <style:text-properties style:font-name="inter" fo:font-size="12pt" fo:font-weight="bold" officeooo:rsid="0003d525" style:font-name-asian="inter1" style:font-size-asian="12pt" style:font-weight-asian="bold" style:font-name-complex="inter1"/>
    </style:style>
    <style:style style:name="gr1" style:family="graphic">
      <style:graphic-properties draw:stroke="solid" svg:stroke-width="0.0138in" svg:stroke-color="#000000" svg:stroke-opacity="0%" draw:stroke-linejoin="round" svg:stroke-linecap="butt" draw:fill="solid" draw:fill-color="#ffffff" draw:textarea-horizontal-align="center" draw:textarea-vertical-align="top" draw:auto-grow-height="false" fo:padding-top="0.0071in" fo:padding-bottom="0.0071in" fo:padding-left="0.0071in" fo:padding-right="0.0071in" loext:decorative="false" fo:margin-left="0.1252in" fo:margin-right="0.1252in" fo:margin-top="0in" fo:margin-bottom="0in" style:run-through="foreground" style:wrap="run-through" style:number-wrapped-paragraphs="no-limit" style:vertical-pos="top" style:vertical-rel="baseline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7"><text:span text:style-name="T17">W. Craig Trader</text:span></text:p>
      <text:p text:style-name="P22"><text:span text:style-name="T9">Software Engineer | Technology Generalist | Solutions Architect</text:span><text:span text:style-name="T10"><text:line-break/>Sterling, VA | 703.598.6506 | </text:span><text:a xlink:type="simple" xlink:href="mailto:craig@trader.name" text:style-name="Internet_20_link" text:visited-style-name="Visited_20_Internet_20_Link"><text:span text:style-name="T14">craig@trader.name</text:span></text:a><text:span text:style-name="T10"> | </text:span><text:a xlink:type="simple" xlink:href="http://www.linkedin.com/in/craigtrader" text:style-name="ListLabel_20_18" text:visited-style-name="ListLabel_20_18"><text:span text:style-name="T14">LinkedIn</text:span></text:a></text:p>
      <text:p text:style-name="P27"><text:span text:style-name="T17">Professional Summary</text:span></text:p>
      <text:p text:style-name="P7"><text:span text:style-name="T10">Accomplished software engineer and technology generalist with over 40 years of experience architecting, developing, and deploying robust software solutions across commercial, government, and security domains. Deep expertise in full-stack development, cloud platforms, DevOps, distributed systems, and cybersecurity. Recognized for technical leadership, mentoring, and a pragmatic approach to solving complex engineering challenges using modern and legacy technologies.</text:span></text:p>
      <text:p text:style-name="P27"><text:span text:style-name="T17">Core Competencies</text:span></text:p>
      <text:list text:style-name="WWNum1">
        <text:list-item>
          <text:p text:style-name="P6"><text:span text:style-name="T11">Software Architecture &amp; System Design</text:span></text:p>
        </text:list-item>
        <text:list-item>
          <text:p text:style-name="P6"><text:span text:style-name="T11">Full-Stack Development (Python, Java, .NET/C#, C/C++, JavaScript, Groovy)</text:span></text:p>
        </text:list-item>
        <text:list-item>
          <text:p text:style-name="P6"><text:span text:style-name="T11">Cloud Computing (AWS, Azure)</text:span></text:p>
        </text:list-item>
        <text:list-item>
          <text:p text:style-name="P6"><text:span text:style-name="T11">DevOps &amp; CI/CD (Jenkins, Git, Docker, Kubernetes, Ansible, Terraform)</text:span></text:p>
        </text:list-item>
        <text:list-item>
          <text:p text:style-name="P6"><text:span text:style-name="T11">Database Engineering (PostgreSQL, MongoDB, CosmosDB, OrientDB, MySQL, SQL Server, Oracle)</text:span></text:p>
        </text:list-item>
        <text:list-item>
          <text:p text:style-name="P6"><text:span text:style-name="T11">Distributed Systems &amp; Virtualization</text:span></text:p>
        </text:list-item>
        <text:list-item>
          <text:p text:style-name="P6"><text:span text:style-name="T11">Cybersecurity Applications</text:span></text:p>
        </text:list-item>
        <text:list-item>
          <text:p text:style-name="P6"><text:span text:style-name="T11">Agile Methodologies &amp; Team Leadership</text:span></text:p>
        </text:list-item>
        <text:list-item>
          <text:p text:style-name="P6"><text:span text:style-name="T11">Technical Mentoring &amp; Knowledge Transfer</text:span></text:p>
        </text:list-item>
      </text:list>
      <text:p text:style-name="P27"><text:span text:style-name="T17">Technical Skills</text:span></text:p>
      <table:table table:name="Table1" table:style-name="Table1" table:template-name="Default Style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25"><text:span text:style-name="T12">Programming</text:span></text:p>
          </table:table-cell>
          <table:table-cell table:style-name="Table1.B1" office:value-type="string">
            <text:p text:style-name="P25"><text:span text:style-name="T12">Python, Java, Groovy, JavaScript, C#, C/C++, Shell Scripting, Arduino, PHP, JSON</text:span></text:p>
          </table:table-cell>
        </table:table-row>
        <table:table-row table:style-name="Table1.1">
          <table:table-cell table:style-name="Table1.A2" office:value-type="string">
            <text:p text:style-name="P25"><text:span text:style-name="T12">Databases</text:span></text:p>
          </table:table-cell>
          <table:table-cell table:style-name="Table1.B2" office:value-type="string">
            <text:p text:style-name="P25"><text:span text:style-name="T12">PostgreSQL, MongoDB, CosmosDB, OrientDB, MySQL, SQL Server, Oracle</text:span></text:p>
          </table:table-cell>
        </table:table-row>
        <table:table-row table:style-name="Table1.1">
          <table:table-cell table:style-name="Table1.A2" office:value-type="string">
            <text:p text:style-name="P25"><text:span text:style-name="T12">Cloud</text:span></text:p>
          </table:table-cell>
          <table:table-cell table:style-name="Table1.B3" office:value-type="string">
            <text:p text:style-name="P25"><text:span text:style-name="T12">AWS (EC2, S3, IoT, Lambda, AuroraDB, Route 53), Azure</text:span></text:p>
          </table:table-cell>
        </table:table-row>
        <table:table-row table:style-name="Table1.1">
          <table:table-cell table:style-name="Table1.A2" office:value-type="string">
            <text:p text:style-name="P25"><text:span text:style-name="T12">Virtualization</text:span></text:p>
          </table:table-cell>
          <table:table-cell table:style-name="Table1.B4" office:value-type="string">
            <text:p text:style-name="P25"><text:span text:style-name="T12">Kubernetes, Docker, VirtualBox, VMware (ESX/ESXi/Server/Workstation)</text:span></text:p>
          </table:table-cell>
        </table:table-row>
        <table:table-row table:style-name="Table1.1">
          <table:table-cell table:style-name="Table1.A2" office:value-type="string">
            <text:p text:style-name="P25"><text:span text:style-name="T12">DevOps</text:span></text:p>
          </table:table-cell>
          <table:table-cell table:style-name="Table1.B5" office:value-type="string">
            <text:p text:style-name="P25"><text:span text:style-name="T12">Jenkins, Hudson, Git, GitHub, GitLab, Bitbucket, Jira, Trac, TeamCity, Ant, Gradle</text:span></text:p>
          </table:table-cell>
        </table:table-row>
        <table:table-row table:style-name="Table1.1">
          <table:table-cell table:style-name="Table1.A2" office:value-type="string">
            <text:p text:style-name="P25"><text:span text:style-name="T12">OS</text:span></text:p>
          </table:table-cell>
          <table:table-cell table:style-name="Table1.B6" office:value-type="string">
            <text:p text:style-name="P25"><text:span text:style-name="T12">Linux (Red Hat, Ubuntu, Debian, Raspbian), Windows (all major versions)</text:span></text:p>
          </table:table-cell>
        </table:table-row>
        <table:table-row table:style-name="Table1.1">
          <table:table-cell table:style-name="Table1.A2" office:value-type="string">
            <text:p text:style-name="P25"><text:span text:style-name="T12">Tools</text:span></text:p>
          </table:table-cell>
          <table:table-cell table:style-name="Table1.B7" office:value-type="string">
            <text:p text:style-name="P25"><text:span text:style-name="T12">Wireshark, Jira, Confluence, Slack, G Suite, Subversion, Bugzilla</text:span></text:p>
          </table:table-cell>
        </table:table-row>
      </table:table>
      <text:p text:style-name="P4"><text:span text:style-name="T1"/></text:p>
      <text:p text:style-name="P28"><text:span text:style-name="T17">Professional Experience</text:span></text:p>
      <text:p text:style-name="P7"><text:span text:style-name="T9">Miovision (GTT), Remote</text:span><text:span text:style-name="T10"><text:line-break/></text:span><text:span text:style-name="T13">Senior Software Developer</text:span><text:span text:style-name="T10"><text:line-break/>Dec 2022 – May 2024</text:span></text:p>
      <text:list text:style-name="WWNum2">
        <text:list-item>
          <text:p text:style-name="P8"><text:span text:style-name="T11">Developed and maintained intelligent traffic system software using Python, Visual C++, Node.js, and AWS.</text:span></text:p>
        </text:list-item>
        <text:list-item>
          <text:p text:style-name="P8"><text:span text:style-name="T11">Led debugging of complex network communications and managed Agile workflows with Jira and Confluence</text:span><text:span text:style-name="T11">.</text:span></text:p>
        </text:list-item>
      </text:list>
      <text:p text:style-name="P7"><text:span text:style-name="T9">NextGen Healthcare, Remote</text:span><text:span text:style-name="T10"><text:line-break/></text:span><text:span text:style-name="T13">Senior Staff Engineer</text:span><text:span text:style-name="T10"><text:line-break/>Jul 2022 – Aug 2022</text:span></text:p>
      <text:list text:style-name="WWNum3">
        <text:list-item>
          <text:p text:style-name="P23"><text:span text:style-name="T11">Contributed to healthcare software solutions with a focus on reliability and scalability</text:span><text:span text:style-name="T11">.</text:span></text:p>
        </text:list-item>
      </text:list>
      <text:p text:style-name="P7"><text:span text:style-name="T9">Capital Sciences, Herndon, VA</text:span><text:span text:style-name="T10"><text:line-break/></text:span><text:span text:style-name="T13">Senior Software Engineer</text:span><text:span text:style-name="T10"><text:line-break/>Mar 2020 – May 2022</text:span></text:p>
      <text:list text:style-name="WWNum4">
        <text:list-item>
          <text:p text:style-name="P9"><text:span text:style-name="T11">Delivered advanced software solutions for scientific and technical applications</text:span><text:span text:style-name="T11">.</text:span></text:p>
        </text:list-item>
      </text:list>
      <text:p text:style-name="P7"><text:span text:style-name="T9">iDefense (Accenture Security/Verisign), Reston &amp; Rosslyn, VA</text:span><text:span text:style-name="T10"><text:line-break/></text:span><text:span text:style-name="T13">Senior Engineer / DevOps Engineer</text:span><text:span text:style-name="T10"><text:line-break/>Sep 2014 – Feb 2020</text:span></text:p>
      <text:list text:style-name="WWNum5">
        <text:list-item>
          <text:p text:style-name="P10"><text:span text:style-name="T11">Designed and managed graph database schemas for IntelGraph.</text:span></text:p>
        </text:list-item>
        <text:list-item>
          <text:p text:style-name="P10"><text:span text:style-name="T11">Developed web applications (Java, Groovy, Spring Boot, OrientDB).</text:span></text:p>
        </text:list-item>
        <text:list-item>
          <text:p text:style-name="P10"><text:span text:style-name="T11">Deployed applications using OpenStack, AWS, Docker, Ansible, Terraform.</text:span></text:p>
        </text:list-item>
        <text:list-item>
          <text:p text:style-name="P10"><text:span text:style-name="T11">Mentored junior engineers and maintained legacy Java systems</text:span><text:span text:style-name="T11">.</text:span></text:p>
        </text:list-item>
      </text:list>
      <text:p text:style-name="P7"><text:span text:style-name="T9">Sterling Computers (for Northrop Grumman), Chantilly, VA</text:span><text:span text:style-name="T10"><text:line-break/></text:span><text:span text:style-name="T13">Senior Software Engineer</text:span><text:span text:style-name="T10"><text:line-break/>Nov 2012 – Sep 2014</text:span></text:p>
      <text:list text:style-name="WWNum6">
        <text:list-item>
          <text:p text:style-name="P11"><text:span text:style-name="T11">Developed workflow and document exploitation applications using JBOSS, JBPM, OpenAMQ, and graph databases</text:span><text:span text:style-name="T11">.</text:span></text:p>
        </text:list-item>
      </text:list>
      <text:p text:style-name="P7"><text:span text:style-name="T9">Novel Applications of Vital Information (for General Dynamics-AIS), McLean, VA</text:span><text:span text:style-name="T10"><text:line-break/></text:span><text:span text:style-name="T13">Senior Software Engineer</text:span><text:span text:style-name="T10"><text:line-break/>Jun 2011 – Nov 2012</text:span></text:p>
      <text:list text:style-name="WWNum7">
        <text:list-item>
          <text:p text:style-name="P12"><text:span text:style-name="T11">Built distributed malware analysis platforms using Python, Java, and PHP.</text:span></text:p>
        </text:list-item>
        <text:list-item>
          <text:p text:style-name="P12"><text:span text:style-name="T11">Developed virtualization environments for secure software deployment</text:span><text:span text:style-name="T11">.</text:span></text:p>
        </text:list-item>
      </text:list>
      <text:p text:style-name="P29"><text:span text:style-name="T17">Professional Experience </text:span><text:span text:style-name="T18">(continued)</text:span></text:p>
      <text:p text:style-name="P22"><text:span text:style-name="T9">Mercury Federal Systems, Reston, VA</text:span><text:span text:style-name="T10"><text:line-break/></text:span><text:span text:style-name="T13">Senior Staff Engineer</text:span><text:span text:style-name="T10"><text:line-break/>May 2009 – May 2010</text:span></text:p>
      <text:list text:style-name="WWNum8">
        <text:list-item>
          <text:p text:style-name="P13"><text:span text:style-name="T11">Developed Linux device drivers and testing frameworks for open-source component infrastructure</text:span><text:span text:style-name="T11">.</text:span></text:p>
        </text:list-item>
      </text:list>
      <text:p text:style-name="P7"><text:span text:style-name="T9">Sphere of Influence, Vienna, VA</text:span><text:span text:style-name="T10"><text:line-break/></text:span><text:span text:style-name="T13">Senior Infrastructure Architect / Senior Software Engineer</text:span><text:span text:style-name="T10"><text:line-break/>Oct 2006 – May 2009</text:span></text:p>
      <text:list text:style-name="WWNum9">
        <text:list-item>
          <text:p text:style-name="P14"><text:span text:style-name="T11">Led virtualization and software development projects for government and commercial clients.</text:span></text:p>
        </text:list-item>
        <text:list-item>
          <text:p text:style-name="P14"><text:span text:style-name="T11">Developed multimedia and distributed accounting applications</text:span><text:span text:style-name="T11">.</text:span></text:p>
        </text:list-item>
      </text:list>
      <text:p text:style-name="P7"><text:span text:style-name="T9">Akonizo, Sterling, VA</text:span><text:span text:style-name="T10"><text:line-break/></text:span><text:span text:style-name="T13">Web Technology Consultant</text:span><text:span text:style-name="T10"><text:line-break/>Jul 2006 – Present</text:span></text:p>
      <text:list text:style-name="WWNum10">
        <text:list-item>
          <text:p text:style-name="P15"><text:span text:style-name="T11">Designed and deployed websites for artists and entertainment groups using WordPress, PHP, Python, MySQL, AWS, and VMware</text:span><text:span text:style-name="T11">.</text:span></text:p>
        </text:list-item>
      </text:list>
      <text:p text:style-name="P7"><text:span text:style-name="T9">Lockheed Martin IS&amp;GS, Gaithersburg, MD</text:span><text:span text:style-name="T10"><text:line-break/></text:span><text:span text:style-name="T13">Lead Tools Engineer / Infrastructure Architect / Software Architect</text:span><text:span text:style-name="T10"><text:line-break/>Nov 2001 – Oct 2006</text:span></text:p>
      <text:list text:style-name="WWNum11">
        <text:list-item>
          <text:p text:style-name="P16"><text:span text:style-name="T11">Led tool development for Model-Driven Architectures and Agile processes on large-scale defense projects.</text:span></text:p>
        </text:list-item>
        <text:list-item>
          <text:p text:style-name="P16"><text:span text:style-name="T11">Designed cross-team development and testing infrastructures</text:span><text:span text:style-name="T11">.</text:span></text:p>
        </text:list-item>
      </text:list>
      <text:p text:style-name="P7"><text:span text:style-name="T9">ScoreBoard, Inc., Herndon, VA</text:span><text:span text:style-name="T10"><text:line-break/></text:span><text:span text:style-name="T13">OpenNMS Fellow / Software Architect</text:span><text:span text:style-name="T10"><text:line-break/>Nov 2000 – May 2001</text:span></text:p>
      <text:list text:style-name="WWNum12">
        <text:list-item>
          <text:p text:style-name="P17"><text:span text:style-name="T11">Developed extensions for OpenNMS and re-engineered corporate extranet</text:span><text:span text:style-name="T11">.</text:span></text:p>
        </text:list-item>
      </text:list>
      <text:p text:style-name="P7"><text:span text:style-name="T9">Vitel, Inc., Chantilly, VA</text:span><text:span text:style-name="T10"><text:line-break/></text:span><text:span text:style-name="T13">Software Architect</text:span><text:span text:style-name="T10"><text:line-break/>Jul 1999 – Nov 2000</text:span></text:p>
      <text:list text:style-name="WWNum13">
        <text:list-item>
          <text:p text:style-name="P18"><text:span text:style-name="T11">Architected SCADA systems for real-time control and data acquisition</text:span><text:span text:style-name="T11">.</text:span></text:p>
        </text:list-item>
      </text:list>
      <text:p text:style-name="P7"><text:span text:style-name="T9">MITRE Corporation, Reston, VA</text:span><text:span text:style-name="T10"><text:line-break/></text:span><text:span text:style-name="T13">Senior Networking &amp; Distributed Systems Engineer</text:span><text:span text:style-name="T10"><text:line-break/>May 1997 – Jul 1999</text:span></text:p>
      <text:list text:style-name="WWNum14">
        <text:list-item>
          <text:p text:style-name="P19"><text:span text:style-name="T11">Analyzed and recommended emerging technologies for government and defense applications</text:span><text:span text:style-name="T11">.</text:span></text:p>
        </text:list-item>
      </text:list>
      <text:p text:style-name="P29"><text:span text:style-name="T17">Professional Experience </text:span><text:span text:style-name="T18">(continued)</text:span></text:p>
      <text:p text:style-name="P22"><text:span text:style-name="T9">Kaizen Works, Reston, VA</text:span><text:span text:style-name="T10"><text:line-break/></text:span><text:span text:style-name="T13">Senior Software Engineer / Web Database Specialist</text:span><text:span text:style-name="T10"><text:line-break/>Mar 1996 – Apr 1997</text:span></text:p>
      <text:list text:style-name="WWNum15">
        <text:list-item>
          <text:p text:style-name="P20"><text:span text:style-name="T11">Designed and implemented object-oriented, web-based multimedia databases</text:span><text:span text:style-name="T11">.</text:span></text:p>
        </text:list-item>
      </text:list>
      <text:p text:style-name="P7"><text:span text:style-name="T9">Datatel, Inc., Fairfax, VA</text:span><text:span text:style-name="T10"><text:line-break/></text:span><text:span text:style-name="T13">Analyst-Programmer / Tools &amp; Technology Specialist</text:span><text:span text:style-name="T10"><text:line-break/>Mar 1992 – Feb 1996</text:span></text:p>
      <text:list text:style-name="WWNum16">
        <text:list-item>
          <text:p text:style-name="P21"><text:span text:style-name="T11">Developed and maintained enterprise software solutions for higher education</text:span><text:span text:style-name="T11">.</text:span></text:p>
        </text:list-item>
      </text:list>
      <text:p text:style-name="P5"><draw:rect text:anchor-type="as-char" draw:z-index="0" draw:style-name="gr1" draw:text-style-name="P32" svg:width="6.6043in" svg:height="0.0012in"><text:p/></draw:rect></text:p>
      <text:p text:style-name="P31"><text:span text:style-name="T17">Volunteering</text:span></text:p>
      <text:p text:style-name="P24"><text:span text:style-name="T3">FIRST Chesapeake Robotics</text:span><text:span text:style-name="T6"><text:line-break/></text:span><text:span text:style-name="T5">Judge, Scorekeeper, Lead Scorekeeper, District Lead Scorekeeper</text:span><text:span text:style-name="T6"><text:line-break/></text:span><text:span text:style-name="T7">Jan</text:span><text:span text:style-name="T6"> </text:span><text:span text:style-name="T7">2011</text:span><text:span text:style-name="T6"> – </text:span><text:span text:style-name="T7">Present</text:span></text:p>
      <text:p text:style-name="P24"><text:span text:style-name="T3">Nova Labs Makerspace</text:span><text:span text:style-name="T6"><text:line-break/></text:span><text:span text:style-name="T5">Full Member</text:span><text:span text:style-name="T6"><text:line-break/></text:span><text:span text:style-name="T7">Jan 2012</text:span><text:span text:style-name="T6"> – </text:span><text:span text:style-name="T7">Mar 2022</text:span></text:p>
      <text:p text:style-name="P30"><text:span text:style-name="T17">References</text:span></text:p>
      <text:p text:style-name="P2"><text:span text:style-name="T10">Available upon request</text:span></text:p>
      <text:p text:style-name="P3"><draw:rect text:anchor-type="as-char" draw:z-index="1" draw:style-name="gr1" draw:text-style-name="P32" svg:width="6.6043in" svg:height="0.0012in"><text:p/></draw:rect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onsolas" svg:font-family="Consolas" style:font-family-generic="roman" style:font-pitch="variable"/>
    <style:font-face style:name="F" svg:font-family="" style:font-family-generic="system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Symbol" svg:font-family="Symbol" style:font-charset="x-symbol"/>
    <style:font-face style:name="inter" svg:font-family="inter" style:font-family-generic="roman" style:font-pitch="variable"/>
    <style:font-face style:name="inter1" svg:font-family="inter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Georgia" fo:font-size="10.5pt" fo:language="en" fo:country="US" style:letter-kerning="false" style:font-name-asian="F" style:font-size-asian="10.5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Georgia" fo:font-size="10.5pt" fo:language="en" fo:country="US" style:letter-kerning="false" style:font-name-asian="F" style:font-size-asian="10.5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0835in" style:contextual-spacing="false" style:line-height-at-least="0.1665in" fo:text-align="start" style:justify-single-word="false" fo:orphans="2" fo:widows="2" style:writing-mode="lr-tb"/>
      <style:text-properties style:font-name="Georgia" fo:font-family="Georgia" style:font-family-generic="roman" style:font-pitch="variable" fo:font-size="10.5pt" fo:language="en" fo:country="US" style:font-name-asian="F" style:font-family-generic-asian="system" style:font-pitch-asian="variable" style:font-size-asian="10.5pt" style:language-asian="en" style:country-asian="US" style:font-name-complex="F" style:font-family-generic-complex="system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Verbatim_20_Char" style:display-name="Verbatim Char" style:family="text">
      <style:text-properties style:font-name="Consolas" fo:font-family="Consolas" style:font-family-generic="roman" style:font-pitch="variable" fo:font-size="11pt" style:font-size-asian="11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>
      <style:text-properties style:use-window-font-color="true" loext:opacity="0%" style:font-name="inter" fo:font-family="inter" style:font-family-generic="roman" style:font-pitch="variable" style:text-underline-style="solid" style:text-underline-width="auto" style:text-underline-color="font-color" style:font-name-asian="inter1" style:font-family-asian="inter" style:font-family-generic-asian="system" style:font-pitch-asian="variable" style:font-name-complex="inter1" style:font-family-complex="inter" style:font-family-generic-complex="system" style:font-pitch-complex="variable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ListLabel_20_19" style:display-name="ListLabel 19" style:family="text">
      <style:text-properties style:use-window-font-color="true" loext:opacity="0%" style:text-position="super 58%" style:font-name="inter" fo:font-family="inter" style:font-family-generic="roman" style:font-pitch="variable" fo:font-size="10.5pt" style:text-underline-style="solid" style:text-underline-width="auto" style:text-underline-color="font-color" style:font-name-asian="inter1" style:font-family-asian="inter" style:font-family-generic-asian="system" style:font-pitch-asian="variable" style:font-size-asian="10.5pt" style:font-name-complex="inter1" style:font-family-complex="inter" style:font-family-generic-complex="system" style:font-pitch-complex="variable"/>
    </style:style>
    <style:style style:name="ListLabel_20_20" style:display-name="ListLabel 20" style:family="text">
      <style:text-properties style:use-window-font-color="true" loext:opacity="0%" style:text-position="super 58%" style:font-name="inter" fo:font-family="inter" style:font-family-generic="roman" style:font-pitch="variable" style:text-underline-style="solid" style:text-underline-width="auto" style:text-underline-color="font-color" style:font-name-asian="inter1" style:font-family-asian="inter" style:font-family-generic-asian="system" style:font-pitch-asian="variable" style:font-name-complex="inter1" style:font-family-complex="inter" style:font-family-generic-complex="system" style:font-pitch-complex="variable"/>
    </style:style>
    <style:style style:name="ListLabel_20_21" style:display-name="ListLabel 21" style:family="text">
      <style:text-properties style:use-window-font-color="true" loext:opacity="0%" style:font-name="inter" fo:font-family="inter" style:font-family-generic="roman" style:font-pitch="variable" fo:font-size="9pt" style:text-underline-style="solid" style:text-underline-width="auto" style:text-underline-color="font-color" style:font-name-asian="inter1" style:font-family-asian="inter" style:font-family-generic-asian="system" style:font-pitch-asian="variable" style:font-size-asian="9pt" style:font-name-complex="inter1" style:font-family-complex="inter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252in" fo:text-indent="-0.25in" fo:margin-left="0.3752in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252in" fo:text-indent="-0.25in" fo:margin-left="0.3752in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252in" fo:text-indent="-0.25in" fo:margin-left="0.3752in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252in" fo:text-indent="-0.25in" fo:margin-left="0.3752in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5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252in" fo:text-indent="-0.25in" fo:margin-left="0.3752in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252in" fo:text-indent="-0.25in" fo:margin-left="0.3752in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252in" fo:text-indent="-0.25in" fo:margin-left="0.3752in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text:style-name="ListLabel_20_8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252in" fo:text-indent="-0.25in" fo:margin-left="0.3752in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bullet text:level="1" text:style-name="ListLabel_20_9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252in" fo:text-indent="-0.25in" fo:margin-left="0.3752in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252in" fo:text-indent="-0.25in" fo:margin-left="0.3752in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1">
      <text:list-level-style-bullet text:level="1" text:style-name="ListLabel_20_1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252in" fo:text-indent="-0.25in" fo:margin-left="0.3752in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2">
      <text:list-level-style-bullet text:level="1" text:style-name="ListLabel_20_1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252in" fo:text-indent="-0.25in" fo:margin-left="0.3752in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3">
      <text:list-level-style-bullet text:level="1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252in" fo:text-indent="-0.25in" fo:margin-left="0.3752in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4">
      <text:list-level-style-bullet text:level="1" text:style-name="ListLabel_20_1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252in" fo:text-indent="-0.25in" fo:margin-left="0.3752in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5">
      <text:list-level-style-bullet text:level="1" text:style-name="ListLabel_20_15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252in" fo:text-indent="-0.25in" fo:margin-left="0.3752in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6">
      <text:list-level-style-bullet text:level="1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252in" fo:text-indent="-0.25in" fo:margin-left="0.3752in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8">
      <text:list-level-style-number text:level="1" text:style-name="ListLabel_20_17" loext:num-list-format="%1%." style:num-suffix="." style:num-format="1">
        <style:list-level-properties text:list-level-position-and-space-mode="label-alignment">
          <style:list-level-label-alignment text:label-followed-by="listtab" text:list-tab-stop-position="0.6252in" fo:text-indent="-0.25in" fo:margin-left="0.3752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style style:name="Default_20_Style.1" style:display-name="Default Style.1" style:family="table-cell">
      <style:table-cell-properties fo:border-left="0.51pt solid #000000" fo:border-top="0.51pt solid #000000" fo:border-bottom="0.51pt solid #000000"/>
      <style:text-properties/>
    </style:style>
    <style:style style:name="Default_20_Style.2" style:display-name="Default Style.2" style:family="table-cell">
      <style:table-cell-properties fo:border-left="0.51pt solid #000000" fo:border-bottom="0.51pt solid #000000"/>
      <style:text-properties/>
    </style:style>
    <style:style style:name="Default_20_Style.3" style:display-name="Default Style.3" style:family="table-cell">
      <style:table-cell-properties fo:border-left="0.51pt solid #000000" fo:border-bottom="0.51pt solid #000000"/>
      <style:text-properties/>
    </style:style>
    <style:style style:name="Default_20_Style.4" style:display-name="Default Style.4" style:family="table-cell">
      <style:table-cell-properties fo:border-left="0.51pt solid #000000" fo:border-right="0.51pt solid #000000" fo:border-bottom="0.51pt solid #000000"/>
      <style:text-properties/>
    </style:style>
    <style:style style:name="Default_20_Style.5" style:display-name="Default Style.5" style:family="table-cell">
      <style:table-cell-properties fo:border-left="0.51pt solid #000000" fo:border-bottom="0.51pt solid #000000"/>
      <style:text-properties/>
    </style:style>
    <style:style style:name="Default_20_Style.6" style:display-name="Default Style.6" style:family="table-cell">
      <style:table-cell-properties fo:border-left="0.51pt solid #000000" fo:border-bottom="0.51pt solid #000000"/>
      <style:text-properties/>
    </style:style>
    <style:style style:name="Default_20_Style.7" style:display-name="Default Style.7" style:family="table-cell">
      <style:table-cell-properties fo:border-left="0.51pt solid #000000" fo:border-bottom="0.51pt solid #000000"/>
      <style:text-properties/>
    </style:style>
    <style:style style:name="Default_20_Style.8" style:display-name="Default Style.8" style:family="table-cell">
      <style:table-cell-properties fo:border-left="0.51pt solid #000000" fo:border-bottom="0.51pt solid #000000"/>
      <style:text-properties/>
    </style:style>
    <style:style style:name="Default_20_Style.9" style:display-name="Default Style.9" style:family="table-cell">
      <style:table-cell-properties fo:border-left="0.51pt solid #000000" fo:border-bottom="0.51pt solid #000000"/>
      <style:text-properties/>
    </style:style>
    <style:style style:name="Default_20_Style.10" style:display-name="Default Style.10" style:family="table-cell">
      <style:table-cell-properties fo:border-left="0.51pt solid #000000" fo:border-right="0.51pt solid #000000" fo:border-bottom="0.51pt solid #000000"/>
      <style:text-properties/>
    </style:style>
    <style:style style:name="Default_20_Style.11" style:display-name="Default Style.11" style:family="table-cell">
      <style:table-cell-properties fo:border-left="0.51pt solid #000000" fo:border-top="0.51pt solid #000000" fo:border-bottom="0.51pt solid #000000"/>
      <style:text-properties/>
    </style:style>
    <style:style style:name="Default_20_Style.12" style:display-name="Default Style.12" style:family="table-cell">
      <style:table-cell-properties fo:border-left="0.51pt solid #000000" fo:border-right="0.51pt solid #000000" fo:border-top="0.51pt solid #000000" fo:border-bottom="0.51pt solid #000000"/>
      <style:text-properties/>
    </style:style>
    <style:style style:name="Default_20_Style.13" style:display-name="Default Style.13" style:family="table-cell">
      <style:table-cell-properties fo:border-left="0.51pt solid #000000" fo:border-bottom="0.51pt solid #000000"/>
      <style:text-properties/>
    </style:style>
    <style:style style:name="Default_20_Style.14" style:display-name="Default Style.14" style:family="table-cell">
      <style:table-cell-properties fo:border-left="0.51pt solid #000000" fo:border-right="0.51pt solid #000000" fo:border-bottom="0.51pt solid #000000"/>
      <style:text-properties/>
    </style:style>
    <style:style style:name="Default_20_Style.15" style:display-name="Default Style.15" style:family="table-cell">
      <style:table-cell-properties fo:border-left="0.51pt solid #000000" fo:border-top="0.51pt solid #000000" fo:border-bottom="0.51pt solid #000000"/>
      <style:text-properties/>
    </style:style>
    <style:style style:name="Default_20_Style.16" style:display-name="Default Style.16" style:family="table-cell">
      <style:table-cell-properties fo:border-left="0.51pt solid #000000" fo:border-bottom="0.51pt solid #000000"/>
      <style:text-properties/>
    </style:style>
    <table:table-template table:name="Default Style" table:first-row-end-column="row" table:first-row-start-column="row" table:last-row-end-column="row" table:last-row-start-column="row">
      <table:first-row table:style-name="Default_20_Style.1"/>
      <table:last-row table:style-name="Default_20_Style.2"/>
      <table:first-column table:style-name="Default_20_Style.3"/>
      <table:last-column table:style-name="Default_20_Style.4"/>
      <table:body table:style-name="Default_20_Style.9"/>
      <table:even-rows table:style-name="Default_20_Style.5"/>
      <table:odd-rows table:style-name="Default_20_Style.6"/>
      <table:even-columns table:style-name="Default_20_Style.7"/>
      <table:odd-columns table:style-name="Default_20_Style.8"/>
      <table:background table:style-name="Default_20_Style.10"/>
      <loext:first-row-even-column table:style-name="Default_20_Style.15"/>
      <loext:last-row-even-column table:style-name="Default_20_Style.16"/>
      <loext:first-row-end-column table:style-name="Default_20_Style.12"/>
      <loext:first-row-start-column table:style-name="Default_20_Style.11"/>
      <loext:last-row-end-column table:style-name="Default_20_Style.14"/>
      <loext:last-row-start-column table:style-name="Default_20_Style.13"/>
    </table:table-template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948in" fo:margin-bottom="0.948in" fo:margin-left="0.948in" fo:margin-right="0.948in" style:writing-mode="lr-tb" style:layout-grid-color="#c0c0c0" style:layout-grid-lines="23124" style:layout-grid-base-height="0.0693in" style:layout-grid-ruby-height="0in" style:layout-grid-mode="none" style:layout-grid-ruby-below="false" style:layout-grid-print="false" style:layout-grid-display="false" style:layout-grid-base-width="0.1457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html-to-docx</meta:initial-creator>
    <meta:keyword>html-to-docx</meta:keyword>
    <meta:editing-cycles>5</meta:editing-cycles>
    <meta:creation-date>2025-08-06T20:59:20.460000000</meta:creation-date>
    <dc:date>2025-08-06T19:07:26.344451752</dc:date>
    <meta:editing-duration>PT14M9S</meta:editing-duration>
    <meta:generator>LibreOffice/24.2.7.2$Linux_X86_64 LibreOffice_project/420$Build-2</meta:generator>
    <meta:print-date>2025-08-06T19:04:24.844016703</meta:print-date>
    <meta:printed-by>PDF files</meta:printed-by>
    <meta:document-statistic meta:table-count="1" meta:image-count="0" meta:object-count="0" meta:page-count="4" meta:paragraph-count="76" meta:word-count="685" meta:character-count="5112" meta:non-whitespace-character-count="4515"/>
  </office:meta>
</office:document-meta>
</file>